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Standard">
      <style:text-properties officeooo:rsid="001fb9e1" officeooo:paragraph-rsid="001fb9e1"/>
    </style:style>
    <style:style style:name="P2" style:family="paragraph" style:parent-style-name="Standard">
      <style:text-properties fo:font-size="11pt" officeooo:rsid="001fb9e1" officeooo:paragraph-rsid="001fb9e1"/>
    </style:style>
    <style:style style:name="P3" style:family="paragraph" style:parent-style-name="Standard">
      <style:paragraph-properties fo:text-align="start" style:justify-single-word="false"/>
      <style:text-properties fo:font-size="11pt" officeooo:rsid="001fb9e1" officeooo:paragraph-rsid="001fb9e1"/>
    </style:style>
    <style:style style:name="P4" style:family="paragraph" style:parent-style-name="Standard">
      <style:text-properties fo:font-weight="bold" officeooo:rsid="001fb9e1" officeooo:paragraph-rsid="001fb9e1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Sessió orientació: dijous 26 de març</text:p>
      <text:p text:style-name="P1"/>
      <text:p text:style-name="P2">- Saber ubicar uns retalls en el mapa de cantonigròs.<text:line-break/><text:line-break/>- El mapa de multifletxes: de la graella blanca, cada casella (1, 2, <text:line-break/>3,... fins a 14) conté una fletxa la qual fa referència al desnivell <text:line-break/>(positiu i/o negatiu) d'una de les opcions (a, b i c). Cal que indiqueu <text:line-break/>quina és la opció bona.<text:line-break/><text:line-break/>- Mapa casolà de laberint. Dibuixar-hi un o varis traçats, amb màxim 20 <text:line-break/>controls, en el qual haurien de predominar (sempre que es pugui) les <text:line-break/>eleccions d'itinerari.</text:p>
      <text:p text:style-name="P3"/>
      <text:p text:style-name="P2">A veure com te'n surts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cv" fo:country="RU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v" fo:country="RU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6T13:22:47.464629355</meta:creation-date>
    <dc:date>2020-03-26T13:24:10.825400677</dc:date>
    <meta:editing-duration>P0D</meta:editing-duration>
    <meta:editing-cycles>1</meta:editing-cycles>
    <meta:document-statistic meta:table-count="0" meta:image-count="0" meta:object-count="0" meta:page-count="1" meta:paragraph-count="3" meta:word-count="93" meta:character-count="517" meta:non-whitespace-character-count="420"/>
    <meta:generator>LibreOffice/4.2.8.2$Linux_X86_64 LibreOffice_project/420m0$Build-2</meta:generator>
  </office:meta>
</office:document-meta>
</file>